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center" fo:margin-bottom="0in" fo:line-height="100%"/>
      <style:text-properties style:font-name="Times New Roman" style:font-name-asian="Times New Roman" fo:font-weight="bold" style:font-weight-asian="bold" style:font-weight-complex="bold" fo:font-size="14pt" style:font-size-asian="14pt" style:font-size-complex="14pt" style:language-asian="pl" style:country-asian="PL"/>
    </style:style>
    <style:style style:name="P2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" style:parent-style-name="Normalny" style:family="paragraph">
      <style:paragraph-properties fo:text-align="justify" fo:margin-bottom="0in" fo:line-height="100%"/>
    </style:style>
    <style:style style:name="T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5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6" style:parent-style-name="Domyślnaczcionkaakapitu" style:family="text">
      <style:text-properties style:font-name="Times New Roman" style:font-name-asian="Times New Roman" fo:font-weight="bold" style:font-weight-asian="bold" style:font-weight-complex="bold" style:language-asian="pl" style:country-asian="PL"/>
    </style:style>
    <style:style style:name="T7" style:parent-style-name="Domyślnaczcionkaakapitu" style:family="text">
      <style:text-properties style:font-name="Times New Roman" style:font-name-asian="Times New Roman" fo:font-weight="bold" style:font-weight-asian="bold" style:font-weight-complex="bold" style:language-asian="pl" style:country-asian="PL"/>
    </style:style>
    <style:style style:name="T8" style:parent-style-name="Domyślnaczcionkaakapitu" style:family="text">
      <style:text-properties style:font-name="Times New Roman" style:font-name-asian="Times New Roman" style:language-asian="pl" style:country-asian="PL"/>
    </style:style>
    <style:style style:name="T9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1" style:parent-style-name="Hiperłącze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2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4" style:parent-style-name="Normalny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5" style:parent-style-name="Normalny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6" style:parent-style-name="Normalny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7" style:parent-style-name="Normalny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8" style:parent-style-name="Normalny" style:family="paragraph">
      <style:paragraph-properties fo:text-align="justify" fo:margin-bottom="0in" fo:line-height="100%"/>
    </style:style>
    <style:style style:name="T19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1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2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5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6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7" style:parent-style-name="Hiperłącze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8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29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0" style:parent-style-name="Normalny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1" style:parent-style-name="Normalny" style:family="paragraph">
      <style:paragraph-properties fo:text-align="justify" fo:margin-bottom="0in" fo:line-height="100%"/>
    </style:style>
    <style:style style:name="T32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3" style:parent-style-name="Normalny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4" style:parent-style-name="Normalny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5" style:parent-style-name="Normalny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6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7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8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39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0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1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2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3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4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45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</office:automatic-styles>
  <office:body>
    <office:text text:use-soft-page-breaks="true">
      <text:p text:style-name="P1">Klauzula informacyjna dla osoby biorącej udział w procesie rekrutacji.</text:p>
      <text:p text:style-name="P2"/>
      <text:p text:style-name="P3"><text:span text:style-name="T4">Zgodnie z art. 13 ust. 1 i ust. 2 rozporządzenia Parlamentu Europejskiego i Rady (UE) 2016/679 z dnia 27 kwietnia 2016 r. w sprawie ochrony osób fizycznych w<text:s/></text:span><text:span text:style-name="T5">związku z przetwarzaniem danych osobowych i w sprawie swobodnego przepływu takich danych oraz uchylenia dyrektywy 95/46/WE (ogólne rozporządzenie o ochronie danych) (Dz.U.UE.L.2016.119.1) – dalej RODO informuję, że: Administratorem danych osobowych jest:<text:s/></text:span><text:span text:style-name="T6">B</text:span><text:span text:style-name="T7">ank Spółdzielczy w Nowym Sączu</text:span><text:span text:style-name="T8"><text:s/>z siedzibą w Nowym Sączu, 33-300 Nowy Sącz Al. Stefana Batorego 78, wpisanym przez Sąd Rejonowy dla Miasta Krakowa - Śródmieście, <text:s/>XII Wydział Gospodarczy do rejestru przedsiębiorców pod numerem KRS 0000096637.<text:s/></text:span><text:span text:style-name="T9">We wszystkich<text:s/></text:span><text:span text:style-name="T10">sprawach związanych z przetwarzaniem danych osobowych prosimy o kontakt poprzez e-mail:<text:s/></text:span><text:a xlink:href="mailto:iod@bsnowysacz.pl" office:target-frame-name="_top" xlink:show="replace"><text:span text:style-name="T11">iod@bsnowysacz.pl</text:span></text:a><text:span text:style-name="T12"><text:s/>lub pisemnie na adres siedziby Administratora. Dane osobowe przetwarzane</text:span><text:span text:style-name="T13"><text:s/>są w celu:<text:s/></text:span></text:p>
      <text:p text:style-name="P14">• prowadzenia obecnej rekrutacji (art 6 ust. 1 lit. c RODO). Przetwarzanie danych następuje na podstawie przepisu prawa (art. 22 [1] ust. 1 Kodeksu Pracy - w zakresie danych osobowych wskazanych w Kodeksie Pracy, w pozostałym zakresie przetwarzanie danych osobowych następuje na podstawie art 6 ust. 1 lit. a RODO tj. na podstawie zgody).<text:s/></text:p>
      <text:p text:style-name="P15">• przyszłych procesów rekrutacji (art 6 ust. 1 lit. a RODO). Przetwarzanie danych następuje na podstawie zgody.<text:s/></text:p>
      <text:p text:style-name="P16">• w celu ewentualnego ustalenia, dochodzenia lub obrony przed roszczeniami (art 6 ust. 1 lit. f RODO). Przetwarzanie danych następuje na podstawie prawnie uzasadnionego interesu Administratora.</text:p>
      <text:p text:style-name="P17"><text:s/>• w celu porównania danych z listami terrorystów UE zgodnie z rozporządzeniami (WE) nr 2580/2001, 753/2011<text:s/>i 881/2002 w celu zwalczania terroryzmu na podstawie art. 6 ust. 1 lit f RODO tj. w sytuacji, gdy przetwarzanie jest niezbędne do celów wynikających z prawnie uzasadnionych interesów realizowanych przez administratora lub przez stronę trzecią. Jako firma jesteśmy zobowiązani przez prawo UE do udziału w walce z terroryzmem. Żadne fundusze nie mogą być udostępniane osobom i organizacjom, które znajdują się na listach terrorystów (zakaz prowizji).</text:p>
      <text:p text:style-name="P18"><text:span text:style-name="T19">W określonych sytuacjach możemy przekazać Pani/Pana dane osobow</text:span><text:span text:style-name="T20">e. Często jest to niezbędne do realizacji umowy, spełnienia obowiązku wynikającego z przepisu prawa lub zapewnienia świadczeń dodatkowych dla pracowników lub członków rodzin. Pani/Pana dane osobowe możemy przekazywać następującym odbiorcom: dostawcom usług</text:span><text:span text:style-name="T21"><text:s/>rekrutacyjnych, podmiotom zapewniającym obsługę świadczeń medycznych lub świadczeń dodatkowych, podwykonawcy współpracujący z nami, podmioty lub organy uprawnione na podstawie przepisów prawa (w tym sądy, prokuratorzy, komornicy, organy regulacyjne i nadz</text:span><text:span text:style-name="T22">orcze). Podanie danych osobowych jest dobrowolne, ale niezbędne celem wzięcia udziału w rekrutacji. Pani/Pana dane osobowe będą przetwarzane od rozpoczęcia danego procesu rekrutacji/ukazania się ogłoszenia do 3 miesięcy od zakończenia procesu rekrutacji. W</text:span><text:span text:style-name="T23"><text:s/>przypadku, gdy wyrazi Pani/Pan zgodę na przetwarzanie danych osobowych dla celów przyszłych rekrutacji, dane będą przetwarzane do odwołania zgody, nie dłużej niż przez 12 miesięcy. W zakresie, w jakim dane będą przetwarzane dla realizacji naszych prawnie<text:s/></text:span><text:span text:style-name="T24">uzasadnionych interesów, mogą być one przez nas przechowywane dla celów ustalenia, dochodzenia lub obrony przed roszczeniami, do momentu przedawnienia tych roszczeń. W każdym momencie może Pani/Pan wycofać zgodę. Wycofanie zgody nie wpływa na zgodność z pr</text:span><text:span text:style-name="T25">awem przetwarzania, którego dokonano na podstawie zgody przed jej wycofaniem. Posiada Pani/Pan prawo do żądania od Administratora dostępu do swoich danych osobowych, ich sprostowania, usunięcia, ograniczenia przetwarzania danych osobowych, wniesienia skarg</text:span><text:span text:style-name="T26">i do Prezesa przetwarzania danych osobowych. W celu wykonania powyższych uprawnień należy skontaktować się z nami poprzez adres email:<text:s/></text:span><text:a xlink:href="mailto:iod@bsnowysacz.pl" office:target-frame-name="_top" xlink:show="replace"><text:span text:style-name="T27">iod@bsnowysacz.pl</text:span></text:a><text:span text:style-name="T28"><text:s/>lub pisemnie na adres sied</text:span><text:span text:style-name="T29">ziby Administratora. Pani/Pana dane osobowe nie podlegają zautomatyzowanemu podejmowaniu decyzji, w tym profilowaniu.<text:s/></text:span></text:p>
      <text:p text:style-name="P30"/>
      <text:p text:style-name="P31"><text:span text:style-name="T32">ZGODY:<text:s/></text:span></text:p>
      <text:p text:style-name="P33">*Wyrażam zgodę na przetwarzanie przez Bank Spółdzielczy w Nowym Sączu moich danych osobowych zawartych w dokumentach<text:s/>aplikacyjnych w zakresie przekraczającym zakres określony w przepisach prawa (art. 22 1 § 1 ustawy z dnia 26 czerwca 1974 r. Kodeks Pracy) w celu udziału w rekrutacji.<text:s/></text:p>
      <text:p text:style-name="P34">* Wyrażam zgodę na przetwarzanie przez Bank Spółdzielczy w Nowym Sączu, moich danych osobowych, umieszczonych w dokumentach aplikacyjnych w celu realizacji przyszłych procesów rekrutacji.<text:s/></text:p>
      <text:p text:style-name="P35">*Wyrażam zgodę na przetwarzanie przez Bank Spółdzielczy w Nowym Sączu moich danych osobowych zawartych w dokumentach aplikacyjnych w celu zatrudnienia na<text:s/>inne niż wskazane w ofercie stanowisko.<text:s/></text:p>
      <text:p text:style-name="P36"/>
      <text:p text:style-name="P37">PODPIS OSOBY WYRAŻAJĄCEJ ZGODĘ<text:s/></text:p>
      <text:p text:style-name="P38"/>
      <text:p text:style-name="P39">…………………………………………………………<text:s/></text:p>
      <text:p text:style-name="P40"/>
      <text:p text:style-name="P41">Podanie danych jest dobrowolne. W każdej chwili przysługuje Pani/Panu prawo dostępu do danych osobowych, ich sprostowania, usunięcia lub<text:s/>ograniczenia przetwarzania danych osobowych, wniesienia skargi do organu nadzorczego a także przenoszenia danych. Informujemy, że w każdej chwili może Pani/Pan wycofać zgodę. Wycofanie zgody nie wpływa na zgodność z prawem przetwarzania, którego dokonano na podstawie zgody przed jej wycofaniem. Żądanie usunięcia danych oznacza rezygnację z dalszego udziału w procesach rekrutacji i spowoduje niezwłoczne usunięcie Pani/Pana danych osobowych. Bank Spółdzielczy w Nowym Sączu ma prawo żądać od osoby ubiegającej<text:s/>się o zatrudnienie jedynie danych wskazanych w art. 22 1 § 1 ustawy z dnia 26 czerwca 1974 r. Kodeks pracy.</text:p>
      <text:p text:style-name="P42"/>
      <text:p text:style-name="P43">Proszę o wpisane w CV odpowiedniego oświadczenia – wzór poniżej. CV bez stosownej zgody będą niezwłocznie usuwane.<text:s/></text:p>
      <text:p text:style-name="P44"/>
      <text:p text:style-name="P45">Wyrażam zgodę na przetwarzanie<text:s/>przez Bank Spółdzielczy w Nowym Sączu moich danych osobowych podanych w dokumentach aplikacyjnych, uważanych jako dodatkowe w stosunku do<text:s/>art.<text:s/>22 [1] § 1 ustawy z dnia 26 czerwca 1974 r. Kodeks pracy <text:s/>w celu udziału w procesie rekrutacji.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ecylia Zengel</meta:initial-creator>
    <dc:creator>Izabela Pancerz</dc:creator>
    <meta:creation-date>2023-03-23T07:03:00Z</meta:creation-date>
    <dc:date>2023-06-07T10:00:00Z</dc:date>
    <meta:print-date>2023-06-07T09:55:00Z</meta:print-date>
    <meta:template xlink:href="Normal.dotm" xlink:type="simple"/>
    <meta:editing-cycles>5</meta:editing-cycles>
    <meta:editing-duration>PT3480S</meta:editing-duration>
    <meta:document-statistic meta:page-count="1" meta:paragraph-count="11" meta:word-count="857" meta:character-count="5993" meta:row-count="42" meta:non-whitespace-character-count="5147"/>
  </office:meta>
</office:document-meta>
</file>